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имнастки-из-марьиной-рощи-одержали-победу-на-кубке-россии"/>Гимнастки из Марьиной рощи одержали победу на Кубке России<text:bookmark-end text:name="гимнастки-из-марьиной-рощи-одержали-победу-на-кубке-россии"/></text:h>
      <text:p text:style-name="First_20_paragraph">06.03.2023</text:p>
      <text:p text:style-name="Text_20_body"><text:span text:style-name="T1">Сборная команда университета на Образцова «Экспрессия» приняла участие в Кубке России по эстетической гимнастике, который прошёл в Нальчике. Об этом сегодня сообщили в пресс-службе РУТ (МИИТ).</text:span></text:p>
      <text:p text:style-name="Text_20_body">«В упорной борьбе гимнастки из сборной РУТ (МИИТ) обошли всех соперников — команды МПГУ «Мадонна» и РУС (ГЦОЛИФК) «Амуаж», и завоевали первое место», - уточнили в пресс-службе.</text:p>
      <text:p text:style-name="Text_20_body">Всего в соревнованиях по эстетической гимнастике приняло участие свыше 20 команд из всех регионов России.</text:p>
      <text:p text:style-name="Text_20_body">Напомним, РУТ (МИИТ) в Марьиной роще находится по адресу: улица Образцова, дом 9, строение 9.</text:p>
      <text:p text:style-name="Text_20_body"><text:line-break/></text:p>
      <text:p text:style-name="Text_20_body">Адрес страницы: <text:a xlink:type="simple" xlink:href="http://marina-roscha.mos.ru/presscenter/news/detail/11446573.html" office:name=""><text:span text:style-name="Definition">http://marina-roscha.mos.ru/presscenter/news/detail/11446573.html</text:span></text:a></text:p>
      <text:p text:style-name="Text_20_body"><text:a xlink:type="simple" xlink:href="http://marina-roscha.mos.ru" office:name=""><text:span text:style-name="Definition">Управа района Марьина рощ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1T15:35:37Z</meta:creation-date>
    <dc:date>2024-04-21T15:35:37Z</dc:date>
  </office:meta>
</office:document-meta>
</file>